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master-page-name="">
      <style:paragraph-properties fo:margin-left="0in" fo:margin-right="1.5in" style:line-height-at-least="0.2299in" fo:text-indent="0in" style:auto-text-indent="false" style:page-number="auto"/>
      <style:text-properties style:font-name="Times New Roman" fo:font-size="11pt" style:text-underline-style="none" style:font-size-asian="11pt" style:font-name-complex="Times New Roman" style:font-size-complex="11pt"/>
    </style:style>
    <style:style style:name="P2" style:family="paragraph" style:parent-style-name="Standard" style:master-page-name="">
      <style:paragraph-properties fo:margin-left="0in" fo:margin-right="1.5in" style:line-height-at-least="0.2299in" fo:text-indent="0in" style:auto-text-indent="false" style:page-number="auto"/>
      <style:text-properties style:font-name="Times New Roman" fo:font-size="11pt" style:text-underline-style="none" fo:font-weight="normal" style:font-size-asian="11pt" style:font-weight-asian="normal" style:font-name-complex="Times New Roman" style:font-size-complex="11pt" style:font-weight-complex="normal"/>
    </style:style>
    <style:style style:name="P3" style:family="paragraph" style:parent-style-name="Standard" style:master-page-name="">
      <style:paragraph-properties fo:margin-left="0in" fo:margin-right="1.5in" style:line-height-at-least="0.2299in" fo:text-indent="0in" style:auto-text-indent="false" style:page-number="auto"/>
      <style:text-properties style:font-name="Times New Roman" fo:font-size="11pt" fo:font-weight="normal" style:font-size-asian="11pt" style:font-weight-asian="normal" style:font-name-complex="Times New Roman" style:font-size-complex="11pt" style:font-weight-complex="normal"/>
    </style:style>
    <style:style style:name="P4" style:family="paragraph" style:parent-style-name="Standard" style:master-page-name="">
      <style:paragraph-properties fo:margin-left="0in" fo:margin-right="1.5in" style:line-height-at-least="0.2299in" fo:text-indent="0in" style:auto-text-indent="false" style:page-number="auto"/>
      <style:text-properties style:font-name="Times New Roman" fo:font-size="11pt" style:font-size-asian="11pt" style:font-size-complex="11pt"/>
    </style:style>
    <style:style style:name="P5" style:family="paragraph" style:parent-style-name="Standard" style:master-page-name="">
      <style:paragraph-properties fo:margin-left="0in" fo:margin-right="1.5in" style:line-height-at-least="0.2299in" fo:text-indent="0in" style:auto-text-indent="false" style:page-number="auto">
        <style:tab-stops>
          <style:tab-stop style:position="5.5in"/>
        </style:tab-stops>
      </style:paragraph-properties>
      <style:text-properties style:font-name="Times New Roman" fo:font-size="11pt" style:font-size-asian="11pt" style:font-size-complex="11pt"/>
    </style:style>
    <style:style style:name="P6" style:family="paragraph" style:parent-style-name="Standard" style:master-page-name="">
      <style:paragraph-properties fo:margin-left="0in" fo:margin-right="1.5in" style:line-height-at-least="0.2299in" fo:text-indent="0in" style:auto-text-indent="false" style:page-number="auto"/>
      <style:text-properties style:font-name="Times New Roman" fo:font-size="11pt" style:font-size-asian="11pt" style:font-name-complex="Times New Roman" style:font-size-complex="11pt"/>
    </style:style>
    <style:style style:name="P7" style:family="paragraph" style:parent-style-name="Standard">
      <style:paragraph-properties fo:margin-left="0in" fo:margin-right="1.5in" style:line-height-at-least="0.2299in" fo:text-indent="0in" style:auto-text-indent="false"/>
      <style:text-properties style:font-name="Times New Roman" fo:font-size="11pt" style:text-underline-style="none" fo:font-weight="bold" style:font-size-asian="11pt" style:font-weight-asian="bold" style:font-name-complex="Times New Roman" style:font-size-complex="11pt" style:font-weight-complex="bold"/>
    </style:style>
    <style:style style:name="P8" style:family="paragraph" style:parent-style-name="Standard">
      <style:paragraph-properties fo:margin-left="0in" fo:margin-right="1.5in" style:line-height-at-least="0.2299in" fo:text-indent="0in" style:auto-text-indent="false"/>
      <style:text-properties style:font-name="Times New Roman" fo:font-size="11pt" style:text-underline-style="none" fo:font-weight="normal" style:font-size-asian="11pt" style:font-weight-asian="normal" style:font-name-complex="Times New Roman" style:font-size-complex="11pt" style:font-weight-complex="normal"/>
    </style:style>
    <style:style style:name="P9" style:family="paragraph" style:parent-style-name="Standard">
      <style:paragraph-properties fo:margin-left="0in" fo:margin-right="1.5in" style:line-height-at-least="0.2299in" fo:text-indent="0in" style:auto-text-indent="false">
        <style:tab-stops>
          <style:tab-stop style:position="5.5in"/>
        </style:tab-stops>
      </style:paragraph-properties>
      <style:text-properties style:font-name="Times New Roman" fo:font-size="11pt" style:text-underline-style="none" fo:font-weight="normal" style:font-size-asian="11pt" style:font-weight-asian="normal" style:font-name-complex="Times New Roman" style:font-size-complex="11pt" style:font-weight-complex="normal"/>
    </style:style>
    <style:style style:name="P10" style:family="paragraph" style:parent-style-name="Standard">
      <style:paragraph-properties fo:margin-left="0in" fo:margin-right="1.5in" style:line-height-at-least="0.2299in" fo:text-indent="0in" style:auto-text-indent="false"/>
      <style:text-properties style:font-name="Times New Roman" fo:font-size="11pt" style:text-underline-style="solid" style:text-underline-width="auto" style:text-underline-color="font-color" style:font-size-asian="11pt" style:font-name-complex="Times New Roman" style:font-size-complex="11pt"/>
    </style:style>
    <style:style style:name="P11" style:family="paragraph" style:parent-style-name="Standard">
      <style:paragraph-properties fo:margin-left="0in" fo:margin-right="1.5in" style:line-height-at-least="0.2299in" fo:text-indent="0in" style:auto-text-indent="false"/>
      <style:text-properties style:font-name="Times New Roman" fo:font-size="11pt" style:text-underline-style="solid" style:text-underline-width="auto" style:text-underline-color="font-color" fo:font-weight="normal" style:font-size-asian="11pt" style:font-weight-asian="normal" style:font-name-complex="Times New Roman" style:font-size-complex="11pt" style:font-weight-complex="normal"/>
    </style:style>
    <style:style style:name="P12" style:family="paragraph" style:parent-style-name="Standard">
      <style:paragraph-properties fo:margin-left="0in" fo:margin-right="1.5in" style:line-height-at-least="0.2299in" fo:text-indent="0in" style:auto-text-indent="false"/>
      <style:text-properties style:font-name="Times New Roman" fo:font-size="11pt" style:font-size-asian="11pt" style:font-name-complex="Times New Roman" style:font-size-complex="11pt"/>
    </style:style>
    <style:style style:name="P13" style:family="paragraph" style:parent-style-name="Standard">
      <style:paragraph-properties fo:margin-left="0in" fo:margin-right="1.5in" style:line-height-at-least="0.2299in" fo:text-indent="0in" style:auto-text-indent="false"/>
      <style:text-properties style:font-name="Times New Roman" fo:font-size="11pt" style:font-size-asian="11pt" style:font-size-complex="11pt"/>
    </style:style>
    <style:style style:name="P14" style:family="paragraph" style:parent-style-name="Standard">
      <style:paragraph-properties fo:margin-left="0in" fo:margin-right="1.5in" style:line-height-at-least="0.2299in" fo:text-indent="0in" style:auto-text-indent="false"/>
      <style:text-properties style:font-name="Times New Roman" fo:font-size="11pt" fo:font-weight="normal" style:font-size-asian="11pt" style:font-weight-asian="normal" style:font-size-complex="11pt" style:font-weight-complex="normal"/>
    </style:style>
    <style:style style:name="P15" style:family="paragraph" style:parent-style-name="Standard">
      <style:paragraph-properties fo:margin-left="0in" fo:margin-right="1.5in" style:line-height-at-least="0.2299in" fo:text-indent="0in" style:auto-text-indent="false"/>
      <style:text-properties style:font-name="Times New Roman" fo:font-size="11pt" fo:font-weight="normal" style:font-size-asian="11pt" style:font-weight-asian="normal" style:font-name-complex="Times New Roman" style:font-size-complex="11pt" style:font-weight-complex="normal"/>
    </style:style>
    <style:style style:name="P16" style:family="paragraph" style:parent-style-name="Standard">
      <style:paragraph-properties fo:margin-left="0in" fo:margin-right="1.5in" style:line-height-at-least="0.2299in" fo:text-indent="0in" style:auto-text-indent="false"/>
      <style:text-properties style:font-name="Times New Roman" fo:font-size="11pt" fo:font-style="normal" fo:font-weight="normal" style:font-size-asian="11pt" style:font-style-asian="normal" style:font-weight-asian="normal" style:font-name-complex="Times New Roman" style:font-size-complex="11pt" style:font-style-complex="normal" style:font-weight-complex="normal"/>
    </style:style>
    <style:style style:name="P17" style:family="paragraph" style:parent-style-name="Standard">
      <style:paragraph-properties fo:margin-left="0in" fo:margin-right="1.5in" style:line-height-at-least="0.2299in" fo:text-indent="0in" style:auto-text-indent="false"/>
    </style:style>
    <style:style style:name="P18" style:family="paragraph" style:parent-style-name="Standard">
      <style:paragraph-properties fo:margin-left="0in" fo:margin-right="1.5in" style:line-height-at-least="0.2299in" fo:text-indent="0in" style:auto-text-indent="false"/>
      <style:text-properties style:font-name="Times New Roman" fo:font-size="11pt" style:font-size-asian="11pt" style:font-name-complex="Times New Roman" style:font-size-complex="11pt"/>
    </style:style>
    <style:style style:name="P19" style:family="paragraph" style:parent-style-name="Standard">
      <style:paragraph-properties fo:margin-left="0in" fo:margin-right="1.5in" style:line-height-at-least="0.2299in" fo:text-indent="0in" style:auto-text-indent="false"/>
      <style:text-properties style:font-name="Times New Roman" fo:font-size="11pt" style:text-underline-style="none" fo:font-weight="bold" style:font-size-asian="11pt" style:font-weight-asian="bold" style:font-name-complex="Times New Roman" style:font-size-complex="11pt" style:font-weight-complex="bold"/>
    </style:style>
    <style:style style:name="P20" style:family="paragraph" style:parent-style-name="Standard">
      <style:paragraph-properties fo:margin-left="0in" fo:margin-right="1.5in" style:line-height-at-least="0.2299in" fo:text-indent="0in" style:auto-text-indent="false"/>
      <style:text-properties style:font-name="Times New Roman" fo:font-size="11pt" style:text-underline-style="none" fo:font-weight="normal" style:font-size-asian="11pt" style:font-weight-asian="normal" style:font-name-complex="Times New Roman" style:font-size-complex="11pt" style:font-weight-complex="normal"/>
    </style:style>
    <style:style style:name="P21" style:family="paragraph" style:parent-style-name="Standard">
      <style:paragraph-properties fo:margin-left="0in" fo:margin-right="1.5in" style:line-height-at-least="0.2299in" fo:text-indent="0in" style:auto-text-indent="false"/>
      <style:text-properties style:font-name="Times New Roman" fo:font-size="11pt" style:text-underline-style="solid" style:text-underline-width="auto" style:text-underline-color="font-color" fo:font-weight="normal" style:font-size-asian="11pt" style:font-weight-asian="normal" style:font-name-complex="Times New Roman" style:font-size-complex="11pt" style:font-weight-complex="normal"/>
    </style:style>
    <style:style style:name="P22" style:family="paragraph" style:parent-style-name="Standard">
      <style:paragraph-properties fo:margin-left="0in" fo:margin-right="1.5in" style:line-height-at-least="0.2299in" fo:text-indent="0in" style:auto-text-indent="false"/>
      <style:text-properties style:font-name="Times New Roman" fo:font-size="11pt" fo:font-style="normal" fo:font-weight="normal" style:font-size-asian="11pt" style:font-style-asian="normal" style:font-weight-asian="normal" style:font-name-complex="Times New Roman" style:font-size-complex="11pt" style:font-style-complex="normal" style:font-weight-complex="normal"/>
    </style:style>
    <style:style style:name="P23" style:family="paragraph" style:parent-style-name="Standard">
      <style:paragraph-properties fo:margin-left="0in" fo:margin-right="1.5in" style:line-height-at-least="0.2299in" fo:text-indent="0in" style:auto-text-indent="false"/>
      <style:text-properties style:font-name="Times New Roman" fo:font-size="11pt" fo:font-weight="normal" style:font-size-asian="11pt" style:font-weight-asian="normal" style:font-name-complex="Times New Roman" style:font-size-complex="11pt" style:font-weight-complex="normal"/>
    </style:style>
    <style:style style:name="P24" style:family="paragraph" style:parent-style-name="Standard">
      <style:paragraph-properties fo:margin-left="0in" fo:margin-right="1.5in" style:line-height-at-least="0.2299in" fo:text-indent="0in" style:auto-text-indent="false"/>
      <style:text-properties style:font-name="Times New Roman" fo:font-size="11pt" fo:font-weight="normal" style:font-size-asian="11pt" style:font-weight-asian="normal" style:font-size-complex="11pt" style:font-weight-complex="normal"/>
    </style:style>
    <style:style style:name="P25" style:family="paragraph" style:parent-style-name="Standard" style:master-page-name="">
      <style:paragraph-properties fo:margin-left="0in" fo:margin-right="1.5in" style:line-height-at-least="0.2299in" fo:text-indent="0in" style:auto-text-indent="false" style:page-number="auto"/>
      <style:text-properties style:font-name="Times New Roman" fo:font-size="11pt" fo:font-weight="normal" style:font-size-asian="11pt" style:font-weight-asian="normal" style:font-name-complex="Times New Roman" style:font-size-complex="11pt" style:font-weight-complex="normal"/>
    </style:style>
    <style:style style:name="T1" style:family="text">
      <style:text-properties style:text-underline-style="none"/>
    </style:style>
    <style:style style:name="T2" style:family="text">
      <style:text-properties style:text-underline-style="none" fo:font-weight="normal" style:font-weight-asian="normal" style:font-weight-complex="normal"/>
    </style:style>
    <style:style style:name="T3" style:family="text">
      <style:text-properties style:text-underline-style="none" fo:font-weight="normal" style:font-weight-asian="normal" style:font-name-complex="Times New Roman" style:font-weight-complex="normal"/>
    </style:style>
    <style:style style:name="T4" style:family="text">
      <style:text-properties fo:font-weight="normal" style:font-weight-asian="normal" style:font-weight-complex="normal"/>
    </style:style>
    <style:style style:name="T5" style:family="text">
      <style:text-properties fo:font-weight="normal" style:font-weight-asian="normal" style:font-name-complex="Times New Roman" style:font-weight-complex="normal"/>
    </style:style>
    <style:style style:name="T6" style:family="text">
      <style:text-properties style:font-name="Times New Roman" fo:font-size="11pt" style:font-size-asian="11pt" style:font-name-complex="Times New Roman" style:font-size-complex="11pt"/>
    </style:style>
    <style:style style:name="T7" style:family="text">
      <style:text-properties style:font-name="Times New Roman" fo:font-size="11pt" style:font-size-asian="11pt" style:font-size-complex="11pt"/>
    </style:style>
    <style:style style:name="T8" style:family="text">
      <style:text-properties fo:font-weight="bold" style:font-weight-asian="bold" style:font-weight-complex="bold"/>
    </style:style>
    <style:style style:name="T9" style:family="text">
      <style:text-properties style:font-name-complex="Times New Roman"/>
    </style:style>
    <style:style style:name="T10" style:family="text">
      <style:text-properties style:text-underline-style="solid" style:text-underline-width="auto" style:text-underline-color="font-color"/>
    </style:style>
    <style:style style:name="T11" style:family="text">
      <style:text-properties style:text-underline-style="solid" style:text-underline-width="auto" style:text-underline-color="font-color" fo:font-weight="normal" style:font-weight-asian="normal" style:font-weight-complex="normal"/>
    </style:style>
    <style:style style:name="T12" style:family="text">
      <style:text-properties fo:font-style="normal" fo:font-weight="normal" style:font-style-asian="normal" style:font-weight-asian="normal" style:font-style-complex="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he following topics by Gary S. Tong, are functions, processes and phenomena all of which with a few exceptions are governed by the single factor of glottoregulation thus the apparent complexity reduces to a few simple axiomatic elements, see line 46.</text:p>
      <text:p text:style-name="P7"/>
      <text:p text:style-name="P11">Biology</text:p>
      <text:p text:style-name="P12"><text:span text:style-name="T4">(Bio)</text:span><text:span text:style-name="T8"> </text:span><text:span text:style-name="T4">Glottoregulation</text:span><text:span text:style-name="T2"> –</text:span><text:span text:style-name="T4"> Exposition of a so far unknown axiomatic function underlying and regulating all body movements observable as body-mind structuring and central control built on glottoregulation. Glottoregulation maintains bodily |muscular behavior in such a way that the glottis is always kept maximally open, countering the forces of body kinetics that tend to close it. <text:s/>A specific component of this function has never been understood to be none other than the ch’i or prana. <text:s/></text:span></text:p>
      <text:p text:style-name="P16">(Bio) The kinetic aura<text:span text:style-name="T1"> –</text:span> There is a projection of the body at a distance form the actual body. It is the setup frame for muscular projection of the body. Its position depends on how far the physical or mental action is outside the body and varies with age. For the younger person it lies in the front and moves to the back as we age, causing the faulty balance in the old).</text:p>
      <text:p text:style-name="P15">(Bio) The cause of yawning – a coherent physiological explanation for the first time</text:p>
      <text:p text:style-name="P14">(Bio) Odd versus even beats of rhythm have physiological bases and functions and relationship with right versus left feet.</text:p>
      <text:p text:style-name="P14">(Biol) The only rigorous, demonstrable, and above all, testable hypothesis for the origin of bird flight</text:p>
      <text:p text:style-name="P15">(Bio) Respiratory mechanics has five actions within the change of prime mover (between the three zones of breaching analogous toe gear switching.</text:p>
      <text:p text:style-name="P15">Biol) The source of insect flight – another first: a case of a mechanical sound vibrator combined with signaling appendages</text:p>
      <text:p text:style-name="P15">(Bio) (Respiration) Breathing occurs in a three zone cycle that has not been known. Inhalation and exhalation do not simply alternate but perform actions that need be explained; the yoga master Sri Narayanananda mentions that in nasal breathing the dominance of left versus right alternate </text:p>
      <text:p text:style-name="P12">(Biol) (Physio) (Monosoma) Bodily kinetic differences between the major racial ethnicities</text:p>
      <text:p text:style-name="P15">(Bio) Development disrupts congruence of layers in gastriculation but it can be reconstructed through glottoregulation to reveal systemic behaviors of the body</text:p>
      <text:p text:style-name="P15">(Bio) An original and confirmable uniformitarian hypothesis accounting for human bipedality whose sources still exist in two human and ape functions</text:p>
      <text:p text:style-name="P15">(Biol) (Mind) Music and art – the synesthetic process – how sounds and sights engender sensations in the body and mind</text:p>
      <text:p text:style-name="P15">(Bio) (Cognit) The tongue is both horizontally and axially divided into three parts each division reaching differently into articulation, into the mind and into cognition </text:p>
      <text:p text:style-name="P15"><text:soft-page-break/>(Biol) (Mind) (Physio) The Upper Visceral Body – a so far unrecognized organ system arising from vertebrate evolution</text:p>
      <text:p text:style-name="P15">(Biol) (Physio) How talking that sounds normal can be taught to the deaf</text:p>
      <text:p text:style-name="P3">(Bio) Unexpected behaviors in the conceptualization and lingual articulations of the numbers 3, 6, and 9, otherwise claimed by N. Tesla to be the key to the universe</text:p>
      <text:p text:style-name="P14"><text:span text:style-name="T9">(Biol) (Mind) The geometrical structure of the mind-body---geometry itself built into to the body and mind of humans and animals, cf. sports, billiards, archery, (and notably) the archer fish</text:span></text:p>
      <text:p text:style-name="P15">(Bio) The visual geometry designed into sexual attraction and cognition `</text:p>
      <text:p text:style-name="P12">(Biol) The artist's eye – what is it and how to generate it</text:p>
      <text:p text:style-name="P12">(Bio) (Physio) (Gender) The chief musculoskeletal sources that differentiate the movements of human males and females (a clue: pectoralis minor!)</text:p>
      <text:p text:style-name="P12">(Biol) (Monosoma) Why yogic or kinetic instructions by Asians for Europeans and vice versa are often misleading</text:p>
      <text:p text:style-name="P12">(Bio) (Physio)<text:span text:style-name="T8"> </text:span><text:span text:style-name="T4">Double count</text:span> relates to walking, but what about triple count?? I figured it <text:s/>out!! Double starts on right side, triple on left!!!</text:p>
      <text:p text:style-name="P8">(Bio) (Graphics) The trigger and action embedded in all body movement and its cognitive role in graphics such as handwriting and calligraphy (ascenders and descender, etc.)</text:p>
      <text:p text:style-name="P7"/>
      <text:p text:style-name="P10">Language</text:p>
      <text:p text:style-name="P12">Currently linguistics has not introduced a single significant addition to the most elementary facts of speech, but the field can now be brought up-to-date. </text:p>
      <text:p text:style-name="P14">(Lg) (Physio) Mirroring, the tool is present in many more actions than usually assumed, e.g., it serves infants to learn speech through hearing, not by imitation</text:p>
      <text:p text:style-name="P12">(Lg) A rigorous proof of hard wiring of grammar that was advanced by N. Chomsky as Universal Grammar</text:p>
      <text:p text:style-name="P12">(Lg) The general basis of articulation of language and of specific languages something that has never been known</text:p>
      <text:p text:style-name="P12">(Lg) What is a syllable? It has been claimed impossible to define, but now it is finally available and it is far from what has intuitively been surmised</text:p>
      <text:p text:style-name="P2">(Lg) The General Lingual Matrix (GLM) – a universal tool which systematizes grammar, vocabulary and cognition in language</text:p>
      <text:p text:style-name="P8">(Lg) Tegulation, a fundamental process in speech production so far not noticed. Both the GLM and tegulation rigorously support Chomsly’s Universal Grammar</text:p>
      <text:p text:style-name="P8">(LG\g) OTC or organic taxonomy of consonants: a novel physiological systematization of consonants and their interrelations so far not known0</text:p>
      <text:p text:style-name="P12"><text:span text:style-name="T2">(</text:span>Lg) The remarkable mechanism which produces all other phonemes from three essential phonemes by permutations using a 3x3 lingual matrix</text:p>
      <text:p text:style-name="P12"><text:soft-page-break/>(Lg) It is essential to know that the front and back parts of the tongue body alternate in all lingual functions, such as in syllable generation, in voicing, etc.</text:p>
      <text:p text:style-name="P12">(Lg) (Physics) Linguistics has never employed a standard engineering tool, the center of mass to study synergistic forces in speech <text:span text:style-name="T4">to understand complex muscular actions</text:span></text:p>
      <text:p text:style-name="P9"><text:s/>(Lg) (Physiology) Cymatics and tegulation, two lingual wave mechanisms that rule <text:s text:c="23"/>language flow, structure and word creation</text:p>
      <text:p text:style-name="P17"><text:span text:style-name="T6">(Lg) The effect of climate on speech, rectification of an overblown paper by </text:span><text:span text:style-name="T7">Ian Maddieson (</text:span><text:a xlink:type="simple" xlink:href="https://doi.org/10.1121/2.0000198" text:style-name="Internet_20_link" text:visited-style-name="Visited_20_Internet_20_Link"><text:span text:style-name="T7">https://doi.org/10.1121/2.0000198</text:span></text:a><text:span text:style-name="T7">)</text:span></text:p>
      <text:p text:style-name="P12"/>
      <text:p text:style-name="P11">Physiology</text:p>
      <text:p text:style-name="P12">(Physio) The physiological function of <text:span text:style-name="T4">alternation</text:span><text:span text:style-name="T8"> </text:span><text:span text:style-name="T4">– a ubiquitous </text:span><text:span text:style-name="T4">action</text:span><text:span text:style-name="T4"> of central control in the biological mechanism </text:span><text:span text:style-name="T4">of</text:span><text:span text:style-name="T4"> human and other </text:span><text:span text:style-name="T4">animals</text:span><text:span text:style-name="T4"> <text:s/></text:span></text:p>
      <text:p text:style-name="P14">(Physio) (Mind) <text:span text:style-name="T9">(Evolution)</text:span> Monosoma: all parts of body and mind constitute one physical and mental mechanism like the workings of a clock or of a computer system <text:span text:style-name="T9">– with numerous examples, e.g, arms extended up</text:span><text:span text:style-name="T9">ward</text:span><text:span text:style-name="T9">s</text:span><text:span text:style-name="T9"> open </text:span><text:span text:style-name="T9">the </text:span><text:span text:style-name="T9">palms, arms pointing down close </text:span><text:span text:style-name="T9">the </text:span><text:span text:style-name="T9">p</text:span><text:span text:style-name="T9">alms, crossing the eyes stops thinking, North Europe dance with pointed toes, Southern Europe and Asia dance flat footed, </text:span><text:span text:style-name="T9">ethnic differences in topics of food, </text:span><text:span text:style-name="T9">etc.</text:span></text:p>
      <text:p text:style-name="P15">(Physio) The human perception of the geomagnetic poles never known before can now for the first time be demonstrated </text:p>
      <text:p text:style-name="P13"><text:span text:style-name="T4">(Physio) (Monosoma) (Mind) The three dermatomes of the head</text:span><text:span text:style-name="T3"> </text:span><text:span text:style-name="T3">both anterior and posterior </text:span><text:span text:style-name="T3">when isolated </text:span><text:span text:style-name="T3">relate </text:span><text:span text:style-name="T3">directly </text:span><text:span text:style-name="T3">to </text:span><text:span text:style-name="T3">three mental states: directed externally, </text:span><text:span text:style-name="T3">serving</text:span><text:span text:style-name="T3"> attention and </text:span><text:span text:style-name="T3">directed </text:span><text:span text:style-name="T3">inwardly</text:span></text:p>
      <text:p text:style-name="P8">(Physio) Abdominal and thoracic respiration in mind control is in part known in the West</text:p>
      <text:p text:style-name="P8">(Physio) Why the ascenders and descenders in lettering and print first appearing <text:s/>in the Carolingian script are important with analogies in Asian scripts</text:p>
      <text:p text:style-name="P13">(Monosoma) Hitting spoon or spatula against the edge of a pot after stirring: this is to clean the spatula but it will happen even after other movements other than stirring: this is a monosomatic reaction to the action of holding the utensil in a specific way</text:p>
      <text:p text:style-name="P13"><text:span text:style-name="T4">(Physio) (language) The ontology of speech in infants </text:span><text:span text:style-name="T3">– supplanting </text:span><text:span text:style-name="T3">the </text:span><text:span text:style-name="T3">old and </text:span><text:span text:style-name="T3">by now overworked </text:span><text:span text:style-name="T4">McNeilage's frame/content theory</text:span></text:p>
      <text:p text:style-name="P4"><text:span text:style-name="T5">(Physio) The mechanism of feeding</text:span><text:span text:style-name="T3"> – a detailed account </text:span><text:span text:style-name="T3">that was </text:span><text:span text:style-name="T3">so far incompletely presented by research</text:span></text:p>
      <text:p text:style-name="P5"><text:span text:style-name="T4">(Physio) The </text:span><text:span text:style-name="T4">thus far unknown </text:span><text:span text:style-name="T11">h</text:span><text:span text:style-name="T4"> </text:span><text:span text:style-name="T11">n</text:span><text:span text:style-name="T4"> </text:span><text:span text:style-name="T11">m</text:span><text:span text:style-name="T4"> </text:span><text:span text:style-name="T4">lingual </text:span><text:span text:style-name="T4">nodes are </text:span><text:span text:style-name="T4">the </text:span><text:span text:style-name="T4">three </text:span><text:span text:style-name="T3">centers of mass </text:span><text:span text:style-name="T3">in the tongue that</text:span><text:span text:style-name="T3"> connect to physical and mental functions</text:span></text:p>
      <text:p text:style-name="P2">(Physio) Gesticulation – Why gesticulation exists and its role in speech production. Cf, animal mouth opening changes in vocalizing.</text:p>
      <text:p text:style-name="P6"><text:soft-page-break/><text:span text:style-name="T4">(Physio) (Ergonomics) (Cognition) – G</text:span><text:span text:style-name="T12">lottoregulation and use of </text:span><text:span text:style-name="T4">the geomagnetic field </text:span><text:span text:style-name="T4">to </text:span><text:span text:style-name="T4">ergonomically </text:span><text:span text:style-name="T4">assist</text:span><text:span text:style-name="T4">s</text:span><text:span text:style-name="T4"> movement</text:span><text:span text:style-name="T4">s</text:span><text:span text:style-name="T4"> </text:span><text:span text:style-name="T4">of the body</text:span></text:p>
      <text:p text:style-name="P3">(Physio) Triplicities in the body and mind – it was never reported that a great many (at least 150) organs and tissues are tripartite, an organization that also appears in cognition </text:p>
      <text:p text:style-name="P6">(Physio) Why do we enjoy rhymes? It is rooted in cognition and facial musculature. </text:p>
      <text:p text:style-name="P10"/>
      <text:p text:style-name="P11">Physics</text:p>
      <text:p text:style-name="P12">(Physics) Linguistics has never employed a standard tool of engineering and physics, the center of mass to study synergistic forces in speech <text:span text:style-name="T4">to understand complex muscular actions.s</text:span></text:p>
      <text:p text:style-name="P12">Fundamental differences between the behaviors of the right and left bodies thus far unknown.</text:p>
      <text:p text:style-name="P12">(Physics) (Mind) The center point and its surrounding (manifold) field – an engineering element essential in synergistic studies </text:p>
      <text:p text:style-name="P12">(Physics) (Mind and Body) Any movement is optimally comfortable and needs minimal bodily or mental exertion as long as it is anchored on its particular center of mass. This is the core anchoring employed by dancers, singers, and others that explains why they can continue without difficulties with breathing and movement.</text:p>
      <text:p text:style-name="P10"/>
      <text:p text:style-name="P10"/>
      <text:p text:style-name="P10">Mind, meditation</text:p>
      <text:p text:style-name="P3">(Mind) (Biol) Combination of the elements of Western and Eastern sciences are mutually complementing<text:span text:style-name="T1"> – </text:span>Western science can supply scientifically supported explanations of many established yogic and meditative behaviors and can enable bodily and mental control with exactitude</text:p>
      <text:p text:style-name="P15">(Mind) also belong here other functions appearing in this list</text:p>
      <text:p text:style-name="P15"><text:s text:c="162"/></text:p>
      <text:p text:style-name="P15"><text:s/><text:span text:style-name="T10">Technology</text:span></text:p>
      <text:p text:style-name="P3">(History) (Technology) The accidental invention of the wheel, contrasting with the usual assumption that it was a conscious act</text:p>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loext:hyphenation-keep-type="column"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in" fo:margin-bottom="0.0972in" fo:line-height="115%"/>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ine_20_numbering" style:display-name="Line numbering"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count-empty-lines="false" text:offset="0.2in" style:num-format="1" text:number-position="left" text:increment="1"/>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loext:margin-gutter="0in"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style:page-layout style:name="Mpm2" style:page-usage="left">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loext:margin-gutter="0in"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style:page-layout style:name="Mpm3" style:page-usage="right">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loext:margin-gutter="0in"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style:page-layout style:name="Mpm4">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loext:margin-gutter="0in"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style:page-layout style:name="Mpm5">
      <style:page-layout-properties fo:page-width="8.5in" fo:page-height="11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loext:margin-gutter="0in"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style:page-layout style:name="Mpm6">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loext:margin-gutter="0in" style:footnote-max-height="0in">
        <style:footnote-sep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style:page-layout style:name="Mpm7">
      <style:page-layout-properties fo:page-width="11in" fo:page-height="8.5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loext:margin-gutter="0in" style:footnote-max-height="0in">
        <style:footnote-sep style:width="0.0071in" style:distance-before-sep="0.0398in" style:distance-after-sep="0.0398in" style:adjustment="left" style:rel-width="25%" style:color="#000000"/>
      </style:page-layout-properties>
      <style:header-style>
        <style:header-footer-properties fo:min-height="0in" fo:margin-left="0in" fo:margin-right="0in" fo:margin-bottom="0.1965in" fo:background-color="transparent">
          <style:background-image/>
        </style:header-footer-properties>
      </style:header-style>
      <style:footer-style/>
    </style:page-layout>
  </office:automatic-styles>
  <office:master-styles>
    <style:master-page style:name="Standard" style:page-layout-name="Mpm1">
      <style:header>
        <text:p text:style-name="Header">DETAILS.odt <text:s text:c="36"/><text:page-number text:select-page="current">4</text:page-number> <text:s text:c="15"/></text:p>
      </style:header>
    </style:master-page>
    <style:master-page style:name="First_20_Page" style:display-name="First Page" style:page-layout-name="Mpm1" style:next-style-name="Standard">
      <style:header>
        <text:p text:style-name="Header"/>
      </style:header>
    </style:master-page>
    <style:master-page style:name="Left_20_Page" style:display-name="Left Page" style:page-layout-name="Mpm2" style:next-style-name="Right_20_Page">
      <style:header>
        <text:p text:style-name="Header"/>
      </style:header>
    </style:master-page>
    <style:master-page style:name="Right_20_Page" style:display-name="Right Page" style:page-layout-name="Mpm3" style:next-style-name="Left_20_Page">
      <style:header>
        <text:p text:style-name="Header"/>
      </style:header>
    </style:master-page>
    <style:master-page style:name="Envelope" style:page-layout-name="Mpm4">
      <style:header>
        <text:p text:style-name="Header"/>
      </style:header>
    </style:master-page>
    <style:master-page style:name="Index" style:page-layout-name="Mpm1">
      <style:header>
        <text:p text:style-name="Header"/>
      </style:header>
    </style:master-page>
    <style:master-page style:name="HTML" style:page-layout-name="Mpm5">
      <style:header>
        <text:p text:style-name="Header"/>
      </style:header>
    </style:master-page>
    <style:master-page style:name="Footnote" style:page-layout-name="Mpm6">
      <style:header>
        <text:p text:style-name="Header"/>
      </style:header>
    </style:master-page>
    <style:master-page style:name="Endnote" style:page-layout-name="Mpm6">
      <style:header>
        <text:p text:style-name="Header"/>
      </style:header>
    </style:master-page>
    <style:master-page style:name="Landscape" style:page-layout-name="Mpm7">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5-02-25T14:13:06.01</meta:creation-date>
    <meta:editing-duration>PT21H11M10S</meta:editing-duration>
    <meta:editing-cycles>412</meta:editing-cycles>
    <meta:generator>OpenOffice/4.1.15$Win32 OpenOffice.org_project/4115m2$Build-9813</meta:generator>
    <dc:date>2026-05-30T15:24:29.87</dc:date>
    <meta:print-date>2025-02-28T15:38:39.326000000</meta:print-date>
    <meta:printed-by>PDF files</meta:printed-by>
    <dc:creator>Gary </dc:creator>
    <meta:document-statistic meta:table-count="0" meta:image-count="0" meta:object-count="0" meta:page-count="4" meta:paragraph-count="66" meta:word-count="1457" meta:character-count="9521"/>
  </office:meta>
</office:document-meta>
</file>